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15%" fo:text-align="justify" style:justify-single-word="false" fo:text-indent="1cm" style:auto-text-indent="false"/>
      <style:text-properties style:font-name="Times New Roman" fo:font-size="14pt" officeooo:rsid="0011e6f8" officeooo:paragraph-rsid="0011e6f8" style:font-size-asian="14pt" style:font-size-complex="14pt"/>
    </style:style>
    <style:style style:name="P2" style:family="paragraph" style:parent-style-name="Standard">
      <style:paragraph-properties fo:line-height="115%" fo:text-align="justify" style:justify-single-word="false" fo:text-indent="1cm" style:auto-text-indent="false"/>
      <style:text-properties style:font-name="Times New Roman" fo:font-size="14pt" officeooo:rsid="00156d0b" officeooo:paragraph-rsid="00156d0b" style:font-size-asian="14pt" style:font-size-complex="14pt"/>
    </style:style>
    <style:style style:name="P3" style:family="paragraph" style:parent-style-name="Standard">
      <style:paragraph-properties fo:line-height="115%" fo:text-align="justify" style:justify-single-word="false" fo:text-indent="1cm" style:auto-text-indent="false"/>
      <style:text-properties style:font-name="Times New Roman" fo:font-size="14pt" style:font-size-asian="14pt" style:font-size-complex="14pt"/>
    </style:style>
    <style:style style:name="P4" style:family="paragraph" style:parent-style-name="Standard">
      <style:paragraph-properties fo:line-height="115%" fo:text-align="justify" style:justify-single-word="false" fo:text-indent="1cm" style:auto-text-indent="false"/>
      <style:text-properties style:font-name="Times New Roman" fo:font-size="14pt" fo:font-weight="bold" officeooo:rsid="0011e6f8" officeooo:paragraph-rsid="0011e6f8" style:font-size-asian="14pt" style:font-weight-asian="bold" style:font-size-complex="14pt" style:font-weight-complex="bold"/>
    </style:style>
    <style:style style:name="P5" style:family="paragraph" style:parent-style-name="Standard">
      <style:paragraph-properties fo:line-height="115%" fo:text-align="center" style:justify-single-word="false" fo:text-indent="1cm" style:auto-text-indent="false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1" style:family="text">
      <style:text-properties officeooo:rsid="0011e6f8"/>
    </style:style>
    <style:style style:name="T2" style:family="text">
      <style:text-properties officeooo:rsid="0013ee6f"/>
    </style:style>
    <style:style style:name="T3" style:family="text">
      <style:text-properties officeooo:rsid="0017c01e"/>
    </style:style>
    <style:style style:name="T4" style:family="text">
      <style:text-properties officeooo:rsid="0018a68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Завдання для отримання заліку <text:span text:style-name="T1">(заочна форма)</text:span></text:p>
      <text:p text:style-name="P3"/>
      <text:p text:style-name="P4"><text:span text:style-name="T3">I</text:span>. Від 60 до 89 балів</text:p>
      <text:p text:style-name="P1">За результатами вивчення дисципліни студенти виконують побудову карти сервісу на основі карти подорожі споживача. При цьому студенти самостійно обирають конкретний продукт або послугу та вид бізнесу. Метою роботи є:</text:p>
      <text:p text:style-name="P1">– продемонструвати розуміння студентом концепції омніканального маркетингу та його застосування на практиці;</text:p>
      <text:p text:style-name="P1">– розвинути навички аналізу поведінки споживачів та побудови ефективних моделей взаємодії з клієнтами;</text:p>
      <text:p text:style-name="P1">– створити інструмент для оптимізації клієнтського досвіду та підвищення ефективності маркетингової діяльності.</text:p>
      <text:p text:style-name="P1">Виконання індивідуального самостійного завдання передбачає наступну послідовність кроків:</text:p>
      <text:p text:style-name="P1">1. Вибір продукту або послуги. Студент самостійно обирає конкретний продукт або послугу, для якої буде будуватися карта сервісу.</text:p>
      <text:p text:style-name="P1">2. Аналіз цільової аудиторії. Проводиться детальний аналіз цільової аудиторії, включаючи її демографічні характеристики, поведінку, потреби та мотиви.</text:p>
      <text:p text:style-name="P1">3. Побудова карти подорожі споживача. Студент створює детальну карту подорожі споживача, яка відображає всі точки дотику споживача з брендом від моменту виникнення потреби до післяпродажного обслуговування.</text:p>
      <text:p text:style-name="P1">4. Ідентифікація критичних точок. На основі карти подорожі визначаються критичні точки взаємодії, які найбільше впливають на досвід споживача.</text:p>
      <text:p text:style-name="P1">5. Побудова карти сервісу. На основі карти подорожі створюється детальна карта сервісу, яка в тому числі відображає процеси, що передбачають узгодження бізнес-процесів організації для забезпечення безперебійної роботи сервісу.</text:p>
      <text:p text:style-name="P1">6. Розробка рекомендацій. На основі проведеного аналізу формулюються конкретні рекомендації щодо покращення споживчого досвіду та оптимізації омніканальної стратегії.</text:p>
      <text:p text:style-name="P1">Результати дослідження повинні бути оформлені у вигляді презентації, основні висновки мають бути представлені студентом у короткій доповіді та винесені на обговорення на практичних заняттях. Обов’язковим є використання таблиць, схем, діаграм. </text:p>
      <text:p text:style-name="P1">Рекомендації щодо виконання роботи:</text:p>
      <text:p text:style-name="P1">– рекомендується використовувати сучасні інструменти для побудови карт подорожі споживача та карт сервісу (Smaply, Miro тощо);</text:p>
      <text:p text:style-name="P1"><text:soft-page-break/>– для збору даних про поведінку споживачів можна використовувати методики опитування, спостереження,аналіз даних веб-аналітики;</text:p>
      <text:p text:style-name="P1">– при розробці рекомендацій слід враховувати особливості бізнесу та ресурсні обмеження компанії.</text:p>
      <text:p text:style-name="P1">Додаткові завдання (за бажанням студента):</text:p>
      <text:p text:style-name="P1">– провести тестування розроблених рекомендацій.</text:p>
      <text:p text:style-name="P1">– створити прототип нового сервісу або продукту на основі отриманих результатів.</text:p>
      <text:p text:style-name="P1">– розробити маркетингову кампанію для просування продукту або послуги з урахуванням особливостей омніканального маркетингу.</text:p>
      <text:p text:style-name="P1"/>
      <text:p text:style-name="P4"><text:span text:style-name="T3">II</text:span>. Від 90 до 100 балів</text:p>
      <text:p text:style-name="P1">Омніканальний маркетинг в різних видах діяльності <text:span text:style-name="T2">(на власний вибір студента)</text:span></text:p>
      <text:p text:style-name="P2">1. Індустрія гостинності</text:p>
      <text:p text:style-name="P2">2. Ресторанна діяльність</text:p>
      <text:p text:style-name="P2">3. Готельна діяльність</text:p>
      <text:p text:style-name="P2">4. Туристична діяльність</text:p>
      <text:p text:style-name="P2">5. Сфера роздрібної торгівлі</text:p>
      <text:p text:style-name="P2">6. Торгівля продуктами харчування</text:p>
      <text:p text:style-name="P2">7. Індустрія моди</text:p>
      <text:p text:style-name="P2">8. Індустрія розкоші</text:p>
      <text:p text:style-name="P2">9. Сфера охорони здоровʼя</text:p>
      <text:p text:style-name="P2">10. Фінансова сфера</text:p>
      <text:p text:style-name="P2">11. Автомобільна промисловість</text:p>
      <text:p text:style-name="P2">12. Освітня сфера</text:p>
      <text:p text:style-name="P2">13. Публічна сфера</text:p>
      <text:p text:style-name="P2">14. Інше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uk" fo:country="UA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uk" fo:country="UA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2-07T09:41:53.800933548</meta:creation-date>
    <dc:date>2024-12-07T10:05:56.279040669</dc:date>
    <meta:editing-duration>PT24M</meta:editing-duration>
    <meta:editing-cycles>7</meta:editing-cycles>
    <meta:generator>LibreOffice/24.2.5.2$MacOSX_X86_64 LibreOffice_project/bffef4ea93e59bebbeaf7f431bb02b1a39ee8a59</meta:generator>
    <meta:document-statistic meta:table-count="0" meta:image-count="0" meta:object-count="0" meta:page-count="2" meta:paragraph-count="38" meta:word-count="373" meta:character-count="3036" meta:non-whitespace-character-count="2691"/>
  </office:meta>
</office:document-meta>
</file>